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0.5673in" style:use-optimal-column-width="false"/>
    </style:style>
    <style:style style:name="TableColumn5" style:family="table-column">
      <style:table-column-properties style:column-width="1.7722in" style:use-optimal-column-width="false"/>
    </style:style>
    <style:style style:name="TableColumn6" style:family="table-column">
      <style:table-column-properties style:column-width="4.6263in" style:use-optimal-column-width="false"/>
    </style:style>
    <style:style style:name="Table3" style:family="table">
      <style:table-properties style:width="6.9659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3.1881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6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justify" fo:line-height="0.1944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justify" fo:line-height="0.1944in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6763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648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清單段落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1.4201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style:snap-to-layout-grid="false" fo:line-height="0.2777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9798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style:snap-to-layout-grid="false" fo:text-align="justify" fo:line-height="0.2777in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P103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04" style:parent-style-name="Textbody" style:family="paragraph">
      <style:paragraph-properties fo:text-align="end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ext:p text:style-name="P1">116年度鼓勵原住民學生發展多元智能計畫文件順序檢核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順序</text:p>
          </table:table-cell>
          <table:table-cell table:style-name="TableCell10">
            <text:p text:style-name="P11">項目</text:p>
          </table:table-cell>
          <table:table-cell table:style-name="TableCell12">
            <text:p text:style-name="P13">內容</text:p>
          </table:table-cell>
        </table:table-row>
        <table:table-row table:style-name="TableRow14">
          <table:table-cell table:style-name="TableCell15">
            <text:p text:style-name="P16">1</text:p>
          </table:table-cell>
          <table:table-cell table:style-name="TableCell17">
            <text:p text:style-name="P18">申請表</text:p>
          </table:table-cell>
          <table:table-cell table:style-name="TableCell19">
            <text:list text:style-name="LFO1" text:continue-numbering="true">
              <text:list-item>
                <text:p text:style-name="P20">必填，否則視為缺件不予受理。</text:p>
              </text:list-item>
              <text:list-item>
                <text:p text:style-name="P21"><text:span text:style-name="T22">裝訂於</text:span><text:span text:style-name="T23">計畫封面</text:span><text:span text:style-name="T24">，內容務必以</text:span><text:span text:style-name="T25">雙面、黑白列印</text:span></text:p>
              </text:list-item>
              <text:list-item>
                <text:p text:style-name="P26"><text:span text:style-name="T27">補助類別請各校擇一填寫（如音樂），切勿填寫2個以上（如「音樂+舞蹈」，「</text:span><text:span text:style-name="T28">舞蹈、藝術</text:span><text:span text:style-name="T29">」）。</text:span></text:p>
              </text:list-item>
              <text:list-item>
                <text:p text:style-name="P30"><text:span text:style-name="T31">申請項目請</text:span><text:span text:style-name="T32">擇一</text:span><text:span text:style-name="T33">填寫(如</text:span><text:span text:style-name="T34">傳統歌謠</text:span><text:span text:style-name="T35">、傳統舞蹈)，切勿填寫2項以上。</text:span></text:p>
              </text:list-item>
              <text:list-item>
                <text:p text:style-name="P36"><text:span text:style-name="T37">申請經費</text:span><text:span text:style-name="T38">秧苗型經費上限20萬元，結穗型經費上限50萬元，切勿超過本會規定金額。</text:span></text:p>
              </text:list-item>
              <text:list-item>
                <text:p text:style-name="P39"><text:span text:style-name="T40">請於申請表上分別標明申請補助經費中</text:span><text:span text:style-name="T41">經常門及資本門</text:span><text:span text:style-name="T42">之金額，務必勾稽申請補助經費及經費概算表。</text:span></text:p>
              </text:list-item>
            </text:list>
          </table:table-cell>
        </table:table-row>
        <table:table-row table:style-name="TableRow43">
          <table:table-cell table:style-name="TableCell44">
            <text:p text:style-name="P45">2</text:p>
          </table:table-cell>
          <table:table-cell table:style-name="TableCell46">
            <text:p text:style-name="P47">計畫書</text:p>
          </table:table-cell>
          <table:table-cell table:style-name="TableCell48">
            <text:p text:style-name="P49"><text:span text:style-name="T50">以</text:span><text:span text:style-name="T51">雙面、黑白列印。</text:span></text:p>
          </table:table-cell>
        </table:table-row>
        <table:table-row table:style-name="TableRow52">
          <table:table-cell table:style-name="TableCell53">
            <text:p text:style-name="P54">3</text:p>
          </table:table-cell>
          <table:table-cell table:style-name="TableCell55">
            <text:p text:style-name="P56">經費概算表</text:p>
          </table:table-cell>
          <table:table-cell table:style-name="TableCell57">
            <text:p text:style-name="P58">請勾稽申請表之金額，並區分經常門、資本門。</text:p>
          </table:table-cell>
        </table:table-row>
        <table:table-row table:style-name="TableRow59">
          <table:table-cell table:style-name="TableCell60">
            <text:p text:style-name="P61">4</text:p>
          </table:table-cell>
          <table:table-cell table:style-name="TableCell62">
            <text:p text:style-name="P63">成員名冊</text:p>
          </table:table-cell>
          <table:table-cell table:style-name="TableCell64">
            <text:p text:style-name="P65">務必註記原住民學生族別，另原住民學生比例未達團隊人數70％不予受理。</text:p>
          </table:table-cell>
        </table:table-row>
        <table:table-row table:style-name="TableRow66">
          <table:table-cell table:style-name="TableCell67">
            <text:p text:style-name="P68">5</text:p>
          </table:table-cell>
          <table:table-cell table:style-name="TableCell69">
            <text:p text:style-name="P70">績效成果相關證明</text:p>
          </table:table-cell>
          <table:table-cell table:style-name="TableCell71">
            <text:p text:style-name="P72">請以表格列舉近3年辦理成果，並檢附成果績效之證明資料。</text:p>
          </table:table-cell>
        </table:table-row>
        <table:table-row table:style-name="TableRow73">
          <table:table-cell table:style-name="TableCell74">
            <text:p text:style-name="P75">6</text:p>
          </table:table-cell>
          <table:table-cell table:style-name="TableCell76">
            <text:p text:style-name="P77">表單填寫</text:p>
          </table:table-cell>
          <table:table-cell table:style-name="TableCell78">
            <text:p text:style-name="P79"><text:span text:style-name="T80">請各校務必於</text:span><text:span text:style-name="T81">11</text:span><text:span text:style-name="T82">5</text:span><text:span text:style-name="T83">年</text:span><text:span text:style-name="T84">9</text:span><text:span text:style-name="T85">月3</text:span><text:span text:style-name="T86">0</text:span><text:span text:style-name="T87">日前</text:span><text:span text:style-name="T88">使用chrome瀏覽器填寫google表單(表單網址：</text:span><text:span text:style-name="T89">https://forms.gle/ddcmxwoemDF3ju3e7</text:span><text:span text:style-name="T90">)，並於地方政府公告之受理期限內，將申請計畫等資料報送學校所在地之地方政府，否則視為缺件不予受理。</text:span></text:p>
          </table:table-cell>
        </table:table-row>
        <table:table-row table:style-name="TableRow91">
          <table:table-cell table:style-name="TableCell92" table:number-columns-spanned="3">
            <text:p text:style-name="P93"><text:span text:style-name="T94">由於申請學校眾多，請各校務必填寫申請表並裝訂於</text:span><text:span text:style-name="T95">計畫封面（附件</text:span><text:span text:style-name="T96">2</text:span><text:span text:style-name="T97">）</text:span><text:span text:style-name="T98">，內容務必以</text:span><text:span text:style-name="T99">雙面、黑白列印</text:span><text:span text:style-name="T100">，並以</text:span><text:span text:style-name="T101">釘書機、長尾夾</text:span><text:span text:style-name="T102">裝訂，毋須另外膠裝或以黏邊條黏於側邊。</text:span></text:p>
          </table:table-cell>
          <table:covered-table-cell/>
          <table:covered-table-cell/>
        </table:table-row>
      </table:table>
      <text:p text:style-name="P103"/>
      <text:p text:style-name="P104"><text:span text:style-name="T105">（本表僅供各校檢核，毋須附上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echo4356</meta:initial-creator>
    <dc:creator>淑儀 方</dc:creator>
    <meta:creation-date>2024-08-22T06:44:00Z</meta:creation-date>
    <dc:date>2026-08-24T03:16:00Z</dc:date>
    <meta:print-date>2024-08-06T03:24:00Z</meta:print-date>
    <meta:template xlink:href="Normal" xlink:type="simple"/>
    <meta:editing-cycles>8</meta:editing-cycles>
    <meta:editing-duration>PT180S</meta:editing-duration>
    <meta:document-statistic meta:page-count="1" meta:paragraph-count="1" meta:word-count="90" meta:character-count="604" meta:row-count="4" meta:non-whitespace-character-count="515"/>
  </office:meta>
</office:document-meta>
</file>